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zetten loods, wijzign luchtwassysteem en sleufsilo's, aanvraag erfverharding en voersilo's op de locatie Bergsestraat 3 te Maasbommel zaaknummer ODR2518082</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verzetten loods, wijzign luchtwassysteem en sleufsilo's, aanvraag erfverharding en voersilo's aan de Bergsestraat 3 te Maasbom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21 septem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8218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8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18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zetten loods, wijzign luchtwassysteem en sleufsilo's, aanvraag erfverharding en voersilo's op de locatie Bergsestraat 3 te Maasbommel zaaknummer ODR2518082</meta:user-defined>
    <meta:user-defined meta:name="DCTERMS.W3CDTF/DCTERMS.available">2026-08-12</meta:user-defined>
    <meta:user-defined meta:name="DCTERMS.W3CDTF/OVERHEIDop.jaargang">2026</meta:user-defined>
    <meta:user-defined meta:name="OVERHEIDop.publicationIssue">382185</meta:user-defined>
    <meta:user-defined meta:name="OVERHEIDop.GmbID/DC.identifier">gmb-2026-382185</meta:user-defined>
    <meta:user-defined meta:name="OVERHEIDop.versieInformatie"/>
  </office:meta>
</office:document-meta>
</file>