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, het vervangen van bestaand tuinhuis naar een grotere versie aan Delfgauwseweg 192 2628EX Delf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gunningvrij</text:p>
            <text:p text:style-name="last-al">Delfgauwseweg 192 2628EX Delft | het vervangen van bestaand tuinhuis naar een grotere versie | 10-08-2026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8217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749</meta:user-defined>
    <meta:user-defined meta:name="DCTERMS.abstract">Tuinhuis Delfgauwseweg 192</meta:user-defined>
    <dc:language>nl</dc:language>
    <meta:user-defined meta:name="OVERHEIDop.locatietype/OVERHEIDop.gebiedsmarkering">Vlak</meta:user-defined>
    <meta:user-defined meta:name="DC.title">Toestemming voor, het vervangen van bestaand tuinhuis naar een grotere versie aan Delfgauwseweg 192 2628EX Delf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75</meta:user-defined>
    <meta:user-defined meta:name="OVERHEIDop.GmbID/DC.identifier">gmb-2026-382175</meta:user-defined>
    <meta:user-defined meta:name="OVERHEIDop.versieInformatie"/>
  </office:meta>
</office:document-meta>
</file>