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gunning APV - het tijdelijk plaatsen van driehoeksborden  tbv het Rodermarkt festival - op diverse locaties in de gemeente Westerkwart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10 augustus 2026 een besluit genomen op de aanvraag met zaaknummer 2026192255 voor het tijdelijk plaatsen van driehoeksborden  in de periode van 7 t/m 18 september 2026, ten behoeve van het Rodermarkt festival op locatie op diverse locaties in de gemeente Westerkwartier. De vergunning is verleend. Het besluit bestaat ui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Gebruik van de openbare ruimte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op de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8216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2026192255</meta:user-defined>
    <dc:language>nl</dc:language>
    <meta:user-defined meta:name="OVERHEIDop.locatietype/OVERHEIDop.gebiedsmarkering">Punt</meta:user-defined>
    <meta:user-defined meta:name="DC.title">Besluit op aanvraag: Vergunning APV - het tijdelijk plaatsen van driehoeksborden  tbv het Rodermarkt festival - op diverse locaties in de gemeente Westerkwartie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66</meta:user-defined>
    <meta:user-defined meta:name="OVERHEIDop.GmbID/DC.identifier">gmb-2026-382166</meta:user-defined>
    <meta:user-defined meta:name="OVERHEIDop.versieInformatie"/>
  </office:meta>
</office:document-meta>
</file>