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plaatsen van handelsreclame t.b.v. een geldautomaat binnen in het pand op de locatie Reiner van Ooiplein 23 te Ooij zaaknummer Z26AB.07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7 augustus 2026 </text:p>
            <text:p text:style-name="common-al">
            <text:span text:style-name="nadrukvet">DSO-kenmerk:</text:span> 2026080700413</text:p>
            <text:p text:style-name="common-al">
            <text:span text:style-name="nadrukvet">Voor:</text:span> het plaatsen van handelsreclame t.b.v. een geldautomaat binnen in het pand </text:p>
            <text:p text:style-name="common-al">
            <text:span text:style-name="nadrukvet">Locatie:</text:span> Reiner van Ooiplein 23 te Ooij </text:p>
            <text:p text:style-name="common-al">
            <text:span text:style-name="nadrukvet">Ons zaaknummer:</text:span> Z26AB.0727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27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8215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15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plaatsen van handelsreclame t.b.v. een geldautomaat binnen in het pand op de locatie Reiner van Ooiplein 23 te Ooij zaaknummer Z26AB.0727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152</meta:user-defined>
    <meta:user-defined meta:name="OVERHEIDop.GmbID/DC.identifier">gmb-2026-382152</meta:user-defined>
    <meta:user-defined meta:name="OVERHEIDop.versieInformatie"/>
  </office:meta>
</office:document-meta>
</file>