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omgevingsvergunning, Sophialaan 1 3761DJ Soest, intrekken vergunning wijzigen bestaand kozijn naar kozijn met openslaande deuren</text:p>
      <text:section text:name="zakelijke-mededeling_id1-3-2" text:style-name="zakelijke-mededeling">
        <text:section text:name="zakelijke-mededeling-tekst_id1-3-2-1" text:style-name="zakelijke-mededeling-tekst">
          <text:section text:name="tekst_id1-3-2-1-1" text:style-name="tekst">
            <text:p text:style-name="common-al">De gemeente heeft op 07-08-2026 het besluit genomen om de omgevingsvergunning voor intrekken vergunning wijzigen bestaand kozijn naar kozijn met openslaande deuren op locatie Sophialaan 1 3761DJ Soest in te trekken. De intrekking is geregistreerd onder zaaknummer 1397465. De beschikking is aan de aanvrager verzonden op 10-08-2026.</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214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4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97465</meta:user-defined>
    <meta:user-defined meta:name="DCTERMS.abstract">intrekken vergunning wijzigen bestaand kozijn naar kozijn met openslaande deuren</meta:user-defined>
    <dc:language>nl</dc:language>
    <meta:user-defined meta:name="OVERHEIDop.locatietype/OVERHEIDop.gebiedsmarkering">Punt</meta:user-defined>
    <meta:user-defined meta:name="DC.title">Intrekking omgevingsvergunning, Sophialaan 1 3761DJ Soest, intrekken vergunning wijzigen bestaand kozijn naar kozijn met openslaande deuren</meta:user-defined>
    <meta:user-defined meta:name="DCTERMS.W3CDTF/DCTERMS.available">2026-08-11</meta:user-defined>
    <meta:user-defined meta:name="DCTERMS.W3CDTF/OVERHEIDop.jaargang">2026</meta:user-defined>
    <meta:user-defined meta:name="OVERHEIDop.publicationIssue">382146</meta:user-defined>
    <meta:user-defined meta:name="OVERHEIDop.GmbID/DC.identifier">gmb-2026-382146</meta:user-defined>
    <meta:user-defined meta:name="OVERHEIDop.versieInformatie"/>
  </office:meta>
</office:document-meta>
</file>