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realiseren van wonen op de 1e verdieping aan Prins Hendrikstraat 168, 2405 AN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realiseren van wonen op de 1e verdieping aan Prins Hendrikstraat 168, 2405 AN Alphen aan den Rijn, geregistreerd onder nr. 04843911897.</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5-06-2026. De gemeente neemt daarover waarschijnlijk voor 21-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214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4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4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4843911897</meta:user-defined>
    <meta:user-defined meta:name="DCTERMS.abstract">Verlenging beslistermijn voor het realiseren van wonen op de 1e verdieping aan Prins Hendrikstraat 168, 2405 AN Alphen aan den Rijn</meta:user-defined>
    <dc:language>nl</dc:language>
    <meta:user-defined meta:name="OVERHEIDop.locatietype/OVERHEIDop.gebiedsmarkering">Punt</meta:user-defined>
    <meta:user-defined meta:name="DC.title">Verlenging beslistermijn voor het realiseren van wonen op de 1e verdieping aan Prins Hendrikstraat 168, 2405 AN Alphen aan den Rijn</meta:user-defined>
    <meta:user-defined meta:name="DCTERMS.W3CDTF/DCTERMS.available">2026-08-11</meta:user-defined>
    <meta:user-defined meta:name="DCTERMS.W3CDTF/OVERHEIDop.jaargang">2026</meta:user-defined>
    <meta:user-defined meta:name="OVERHEIDop.publicationIssue">382144</meta:user-defined>
    <meta:user-defined meta:name="OVERHEIDop.GmbID/DC.identifier">gmb-2026-382144</meta:user-defined>
    <meta:user-defined meta:name="OVERHEIDop.versieInformatie"/>
  </office:meta>
</office:document-meta>
</file>