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t splitsen van een bovenwoning naar 2 bovenwoningen, Groene Hilledijk 392B 3075E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6-2026</text:span> een aanvraag voor een omgevingsvergunning, met kenmerk <text:span text:style-name="nadrukvet">Z2026-008700</text:span>/<text:span text:style-name="nadrukvet">2026062400756</text:span>, heeft ontvangen voor de Bouwactiviteit (omgevingsplan), Bouwactiviteit (technisch). <text:span text:style-name="nadrukcur">(Grondslag: Omgevingswet, artikel 5.1)</text:span></text:p>
            <text:p text:style-name="common-al">De aanvraag betreft het splitsen van een bovenwoning naar 2 bovenwoningen op de locatie Groene Hilledijk 392B 3075E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214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4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700</meta:user-defined>
    <meta:user-defined meta:name="DCTERMS.abstract">het splitsen van een bovenwoning naar 2 boven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t splitsen van een bovenwoning naar 2 bovenwoningen, Groene Hilledijk 392B 3075ED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43</meta:user-defined>
    <meta:user-defined meta:name="OVERHEIDop.GmbID/DC.identifier">gmb-2026-382143</meta:user-defined>
    <meta:user-defined meta:name="OVERHEIDop.versieInformatie"/>
  </office:meta>
</office:document-meta>
</file>