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verbouwen van een bedrijfsgebouw aan Röntgenweg 17, J. Keplerweg 28-30,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verbouwen van een bedrijfsgebouw aan Röntgenweg 17, J. Keplerweg 28-30, Alphen aan den Rijn, geregistreerd onder nr. 04843911180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5-06-2026. De gemeente neemt daarover waarschijnlijk voor 21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214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11180</meta:user-defined>
    <meta:user-defined meta:name="DCTERMS.abstract">Verlenging beslistermijn voor het verbouwen van een bedrijfsgebouw aan Röntgenweg 17, J. Keplerweg 28-30, Alphen aan den Rijn</meta:user-defined>
    <dc:language>nl</dc:language>
    <meta:user-defined meta:name="OVERHEIDop.locatietype/OVERHEIDop.gebiedsmarkering">Vlak</meta:user-defined>
    <meta:user-defined meta:name="DC.title">Verlenging beslistermijn voor het verbouwen van een bedrijfsgebouw aan Röntgenweg 17, J. Keplerweg 28-30, Alphen aan den Rij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42</meta:user-defined>
    <meta:user-defined meta:name="OVERHEIDop.GmbID/DC.identifier">gmb-2026-382142</meta:user-defined>
    <meta:user-defined meta:name="OVERHEIDop.versieInformatie"/>
  </office:meta>
</office:document-meta>
</file>