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, Lijnbaansgracht 4 1015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Nieuwe eigenaar</text:p>
            <text:p text:style-name="common-al">Zaakadres: Lijnbaansgracht 4, 1015GM Amsterdam</text:p>
            <text:p text:style-name="common-al">Datum ontvangst: 08-08-2026</text:p>
            <text:p text:style-name="common-al">Zaaknummer: Z2026-0352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263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, Lijnbaansgracht 4 1015GM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6</meta:user-defined>
    <meta:user-defined meta:name="OVERHEIDop.GmbID/DC.identifier">gmb-2026-382136</meta:user-defined>
    <meta:user-defined meta:name="OVERHEIDop.versieInformatie"/>
  </office:meta>
</office:document-meta>
</file>