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chtergracht 7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Verleend: het in gebruik geven van een zelfstandige woonruimte voor vakantieverhuur op het adres  Achtergracht 74 1381BP </text:p>
            <text:p text:style-name="common-al">Verzonden naar aanvrager op : 08-08-2026</text:p>
            <text:p text:style-name="common-al">Kenmerk gemeente: Z/26/317049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049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12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2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2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492</meta:user-defined>
    <meta:user-defined meta:name="DCTERMS.abstract">Verleend: vakantieverhuur vergunning op adres Achtergracht 74</meta:user-defined>
    <dc:language>nl</dc:language>
    <meta:user-defined meta:name="OVERHEIDop.locatietype/OVERHEIDop.gebiedsmarkering">Punt</meta:user-defined>
    <meta:user-defined meta:name="DC.title">Besluit vakantieverhuur vergunning Verleend Achtergracht 74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29</meta:user-defined>
    <meta:user-defined meta:name="OVERHEIDop.GmbID/DC.identifier">gmb-2026-382129</meta:user-defined>
    <meta:user-defined meta:name="OVERHEIDop.versieInformatie"/>
  </office:meta>
</office:document-meta>
</file>