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evenementenvergunning Jacob Bontiusplaats 10 in 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Centrum</text:p>
            <text:p text:style-name="common-al">Aanvraag voor het mogen houden van evenement Czaar Peterkwartier Wintermarkt ter hoogte van Jacob Bontiusplaats 10 in </text:p>
            <text:p text:style-name="common-al">Datum van: 22-11-2026</text:p>
            <text:p text:style-name="common-al">Datum t/m: 22-11-2026</text:p>
            <text:p text:style-name="common-al">Tijd van: 12:00</text:p>
            <text:p text:style-name="common-al">Tijd tot: 18:00</text:p>
            <text:p text:style-name="common-al">Bezoekers drukste moment: 100</text:p>
            <text:p text:style-name="common-al">Activiteiten: Shoppen op de markt, muziek beluisteren, eten en drinken</text:p>
            <text:p text:style-name="common-al">Ontvangen op: 09-07-2026</text:p>
            <text:p text:style-name="common-al">Kenmerk gemeente: Z/26/3159399</text:p>
            <text:p text:style-name="common-al"/>
            <text:p text:style-name="last-al">Heeft u vragen over een aanvraag of wilt u de aanvraag inzien? Neem dan telefonisch contact op met de gemeente Amsterdam via telefoonnummer 14020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382060</text:span><text:line-break/><text:date style:data-style-name="dag" text:fixed="true" text:date-value="2026-08-11"/><text:line-break/><text:date style:data-style-name="jaar" text:fixed="true" text:date-value="2026-08-11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2060</text:span><text:date style:data-style-name="nicedate" text:fixed="true" text:date-value="2026-08-1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2060</text:span><text:date style:data-style-name="nicedate" text:fixed="true" text:date-value="2026-08-1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9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evenementenvergunning</meta:user-defined>
    <meta:user-defined meta:name="OVERHEIDop.referentienummer">Z/26/3159399</meta:user-defined>
    <meta:user-defined meta:name="DCTERMS.abstract">Aanvraag voor een evenementenvergunning ter hoogte van adres Jacob Bontiusplaats 10 in </meta:user-defined>
    <dc:language>nl</dc:language>
    <meta:user-defined meta:name="OVERHEIDop.locatietype/OVERHEIDop.gebiedsmarkering">Punt</meta:user-defined>
    <meta:user-defined meta:name="DC.title">Aanvraag evenementenvergunning Jacob Bontiusplaats 10 in</meta:user-defined>
    <meta:user-defined meta:name="DCTERMS.W3CDTF/DCTERMS.available">2026-08-11</meta:user-defined>
    <meta:user-defined meta:name="DCTERMS.W3CDTF/OVERHEIDop.jaargang">2026</meta:user-defined>
    <meta:user-defined meta:name="OVERHEIDop.publicationIssue">382060</meta:user-defined>
    <meta:user-defined meta:name="OVERHEIDop.GmbID/DC.identifier">gmb-2026-382060</meta:user-defined>
    <meta:user-defined meta:name="OVERHEIDop.versieInformatie"/>
  </office:meta>
</office:document-meta>
</file>