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10 jarig pubquiz op 23 september 2026, Kudelstaartseweg 295, 1433 GJ Kudelst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7 augustus 2026 een aanvraag voor een evenementenvergunning ontvangen. De vergunning is aangevraagd voor 10 jarig pubquiz op 23 september 2026 op locatie Kudelstaartseweg 295, 1433 GJ Kudelstaart.</text:p>
            <text:p text:style-name="common-al">De aanvraag is geregistreerd onder zaaknummer Z2026-00007804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info@aalsmeer.nl onder vermelding van het zaaknummer Z2026-00007804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20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804</meta:user-defined>
    <meta:user-defined meta:name="DCTERMS.abstract">Betreft: aanvraag op locatie Kudelstaartseweg 295, 1433 GJ Kudelstaart</meta:user-defined>
    <dc:language>nl</dc:language>
    <meta:user-defined meta:name="OVERHEIDop.locatietype/OVERHEIDop.gebiedsmarkering">Punt</meta:user-defined>
    <meta:user-defined meta:name="DC.title">Aanvraag vergunning voor 10 jarig pubquiz op 23 september 2026, Kudelstaartseweg 295, 1433 GJ Kudelstaa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049</meta:user-defined>
    <meta:user-defined meta:name="OVERHEIDop.GmbID/DC.identifier">gmb-2026-382049</meta:user-defined>
    <meta:user-defined meta:name="OVERHEIDop.versieInformatie"/>
  </office:meta>
</office:document-meta>
</file>