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een woning, Minahassastraat 32, 3531KX Utrecht, GU-Z2026-00575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inahassastraat 32, 3531KX Utrecht</text:p>
            <text:p text:style-name="common-al">GU-Z2026-0057596</text:p>
            <text:p text:style-name="common-al">Toelichting: het bouwen van een dakopbouw op een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203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3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3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7596</meta:user-defined>
    <meta:user-defined meta:name="DCTERMS.abstract">Toelichting: het bouwen van een dakopbouw op een woning</meta:user-defined>
    <dc:language>nl</dc:language>
    <meta:user-defined meta:name="OVERHEIDop.locatietype/OVERHEIDop.gebiedsmarkering">Vlak</meta:user-defined>
    <meta:user-defined meta:name="DC.title">Verleende Omgevingsvergunning, het bouwen van een dakopbouw op een woning, Minahassastraat 32, 3531KX Utrecht, GU-Z2026-0057596</meta:user-defined>
    <meta:user-defined meta:name="OVERHEIDop.datumEindeReactietermijn">2026-09-18</meta:user-defined>
    <meta:user-defined meta:name="OVERHEIDop.terinzageleggingBG">https://jeleefomgeving.nl/inzien/002220647/8811c5b5-8243-47ae-9110-393b03876917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35</meta:user-defined>
    <meta:user-defined meta:name="OVERHEIDop.GmbID/DC.identifier">gmb-2026-382035</meta:user-defined>
    <meta:user-defined meta:name="OVERHEIDop.versieInformatie"/>
  </office:meta>
</office:document-meta>
</file>