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goorddreef 5 1101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staande zonwering van het Atlas Arena complex met de status 'monumentale voorbescherming'.</text:p>
            <text:p text:style-name="common-al">Zaakadres: Hoogoorddreef 5 1101BA Amsterdam</text:p>
            <text:p text:style-name="common-al">Datum ontvangst: 27-07-2026</text:p>
            <text:p text:style-name="common-al">Zaaknummer: Z2026-033381</text:p>
            <text:p text:style-name="common-al">DSO-nummer: 20260727009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381</meta:user-defined>
    <meta:user-defined meta:name="DCTERMS.abstract">vervangen van de bestaande zonwering van het Atlas Arena complex met de status 'monumentale voorbescherming'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oogoorddreef 5 1101BA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33</meta:user-defined>
    <meta:user-defined meta:name="OVERHEIDop.GmbID/DC.identifier">gmb-2026-382033</meta:user-defined>
    <meta:user-defined meta:name="OVERHEIDop.versieInformatie"/>
  </office:meta>
</office:document-meta>
</file>