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lattegrondi39b0007b-6001-453a-8319-18789b06bf77.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2-3-4">
      <text:list-level-style-bullet text:bullet-char="•" text:level="1">
        <style:list-level-properties text:min-label-width="10mm"/>
      </text:list-level-style-bullet>
    </text:list-style>
    <text:list-style style:name="id1-3-2-2-3-4-1">
      <text:list-level-style-bullet text:bullet-char="•" text:level="1">
        <style:list-level-properties text:min-label-width="10mm"/>
      </text:list-level-style-bullet>
    </text:list-style>
    <text:list-style style:name="id1-3-2-2-4-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bullet text:bullet-char="•" text:level="1">
        <style:list-level-properties text:min-label-width="10mm"/>
      </text:list-level-style-bullet>
    </text:list-style>
    <text:list-style style:name="id1-3-2-2-5-4-1">
      <text:list-level-style-bullet text:bullet-char="•" text:level="1">
        <style:list-level-properties text:min-label-width="10mm"/>
      </text:list-level-style-bullet>
    </text:list-style>
    <text:list-style style:name="id1-3-2-2-5-4-2">
      <text:list-level-style-bullet text:bullet-char="•" text:level="1">
        <style:list-level-properties text:min-label-width="10mm"/>
      </text:list-level-style-bullet>
    </text:list-style>
    <text:list-style style:name="id1-3-2-2-5-4-3">
      <text:list-level-style-bullet text:bullet-char="•" text:level="1">
        <style:list-level-properties text:min-label-width="10mm"/>
      </text:list-level-style-bullet>
    </text:list-style>
    <text:list-style style:name="id1-3-2-2-5-4-4">
      <text:list-level-style-bullet text:bullet-char="•" text:level="1">
        <style:list-level-properties text:min-label-width="10mm"/>
      </text:list-level-style-bullet>
    </text:list-style>
    <text:list-style style:name="id1-3-2-2-5-4-5">
      <text:list-level-style-bullet text:bullet-char="•" text:level="1">
        <style:list-level-properties text:min-label-width="10mm"/>
      </text:list-level-style-bullet>
    </text:list-style>
    <text:list-style style:name="id1-3-2-2-5-4-6">
      <text:list-level-style-bullet text:bullet-char="•" text:level="1">
        <style:list-level-properties text:min-label-width="10mm"/>
      </text:list-level-style-bullet>
    </text:list-style>
    <text:list-style style:name="id1-3-2-2-5-4-7">
      <text:list-level-style-bullet text:bullet-char="•" text:level="1">
        <style:list-level-properties text:min-label-width="10mm"/>
      </text:list-level-style-bullet>
    </text:list-style>
    <text:list-style style:name="id1-3-2-2-5-4-8">
      <text:list-level-style-bullet text:bullet-char="•" text:level="1">
        <style:list-level-properties text:min-label-width="10mm"/>
      </text:list-level-style-bullet>
    </text:list-style>
  </office:automatic-styles>
  <office:body>
    <office:text>
      <text:p text:style-name="new_page_staatscourant"/>
      <text:p text:style-name="single-kop-titel">Aanwijzingsbesluit Samenscholingsverbod in en rond het Ravense Park in Hellevoetsluis (gemeente Voorne aan Zee) 2026</text:p>
      <text:section text:name="regeling_id1-3-2" text:style-name="regeling">
        <text:section text:name="aanhef_id1-3-2-1" text:style-name="aanhef">
          <text:section text:name="preambule_id1-3-2-1-1" text:style-name="preambule">
            <text:p text:style-name="al">De burgemeester van de gemeente Voorne aan Zee;</text:p>
            <text:p text:style-name="al"/>
            <text:p text:style-name="al">Overwegende dat:</text:p>
            <text:p text:style-name="al"/>
            <text:list text:style-name="id1-3-2-1-1-5">
              <text:list-item text:style-override="id1-3-2-1-1-5-1">
                <text:number>•</text:number>
                <text:p text:style-name="al">De burgemeester op grond van artikel 172 van de Gemeentewet verantwoordelijk is voor de handhaving van de openbare orde en in dat kader bevelen en aanwijzingen kan geven en zich daarbij laat bedienen door de onder zijn gezag staande politie;</text:p>
              </text:list-item>
              <text:list-item text:style-override="id1-3-2-1-1-5-2">
                <text:number>•</text:number>
                <text:p text:style-name="al">In artikel 2:1 van de Algemene Plaatselijke Verordening van de gemeente Voorne aan Zee een samenscholingsverbod is opgenomen;</text:p>
              </text:list-item>
              <text:list-item text:style-override="id1-3-2-1-1-5-3">
                <text:number>•</text:number>
                <text:p text:style-name="al">Daarmee effectief kan worden opgetreden tegen verstoring van de openbare orde, nadelige beïnvloeding van het woon- of leefklimaat of anderszins veroorzaakte hinder van door een groep veroorzaakte overlast.</text:p>
              </text:list-item>
            </text:list>
            <text:p text:style-name="al">BESLUIT:</text:p>
            <text:p text:style-name="al"/>
            <text:p text:style-name="al">Tot het afkondigen van een samenscholingsverbod van 11 augustus 2026 tot en met 11 oktober 2026.</text:p>
            <text:p text:style-name="al"/>
            <text:p text:style-name="al">
            <text:span text:style-name="nadrukvet">Aanleiding</text:span>
          </text:p>
            <text:p text:style-name="al">De afgelopen maanden zijn bij de gemeente en de politie tientallen meldingen binnengekomen over overlast door (groepen) jeugd in en rond het Ravense Park te Hellevoetsluis. De overlast kenmerkt zich onder andere door het gooien van gevulde (water)ballonnen richting personen, dieren en auto’s, geluidsoverlast, het achterlaten van afval, het provocerend en intimiderend aanspreken van passanten en bewoners, hard en gevaarlijk rijgedrag op fatbikes, scooters en (elektrische) fietsen en het afsteken van vuurwerk. </text:p>
            <text:p text:style-name="al"/>
            <text:p text:style-name="al">De problematiek is hardnekkig en speelt al een langere tijd. In de afgelopen periode zijn preventieve maatregelen ingezet (o.a. inzet van het jongerenwerk, gesprekken en extra surveillance door politie en buitengewoon opsporingsambtenaren) en repressieve maatregelen (o.a. bekeuringen). </text:p>
            <text:p text:style-name="al"/>
            <text:p text:style-name="al">De huidige aanpak heeft tot op heden niet het gewenste doel bereikt. Daarom acht de burgemeester het noodzakelijk om over te gaan tot een samenscholingsverbod als verzwarend middel. Het samenscholingsverbod dient ter ondersteuning van de reeds ingezette (preventieve) maatregelen.</text:p>
            <text:p text:style-name="al"/>
            <text:p text:style-name="al">Op basis van het samenscholingsverbod in artikel 2:1 van de APV van de gemeente Voorne aan Zee zijn de politie en buitengewoon opsporingsambtenaren te allen tijde bevoegd op te treden tegen ongewenste samenscholing, en is eenieder verplicht om een daartoe strekkend bevel van de politieambtenaar op te volgen. Dit besluit geeft aanwijzingen aan de politie en de buitengewoon opsporingsambtenaren om dit verbod te handhav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text:p>
            <text:p text:style-name="al">In dit aanwijzingsbesluit wordt onder ‘samenscholing’ verstaan: het groepsgewijs bij elkaar komen van 3 of meer jeugdigen en/of jongvolwassenen in de leeftijd van 11 tot en met 25 jaar. </text:p>
            <text:p text:style-name="al"/>
            <text:p text:style-name="al">Het bij elkaar komen geldt in een cirkel van 50 meter, personen binnen een cirkel van 50 meter (gemeten vanuit elk individu) kunnen één of meerdere samenscholingen vormen.</text:p>
            <text:p text:style-name="al"/>
            <text:p text:style-name="al">Er wordt gehandhaafd wanneer sprake is van samenscholing binnen het aangewezen gebied én wanneer sprake is van een (dreigende) verstoring van de openbare orde. </text:p>
            <text:p text:style-name="al"/>
            <text:p text:style-name="al">Het enkel onderdeel uitmaken van een groep is voldoende om aan te nemen dat degene een bijdrage levert of heeft geleverd aan de dreiging die van de groep uitgaat. Hierbij kan onder meer het eerder vertoonde gedrag van (bij de groep) betrokken personen, als blijkend uit politie- en/of gemeentelijke gegevens, worden meegenomen in het oordeel of sprake is geweest van een aantoonbare (dreigende) verstoring van de openbare orde. Niet vereist is dat degene zelf een dreigende houding heeft aangenomen, kwade bedoelingen heeft gehad, of bedreigend is overgekomen.</text:p>
          </text:section>
          <text:section text:name="artikel_id1-3-2-2-2" text:style-name="artikel">
            <text:p text:style-name="artikel_kop_titel"><text:span text:style-name="artikel_kop_label">Artikel</text:span> <text:span text:style-name="artikel_kop_nr">2</text:span> Doelstelling</text:p>
            <text:p text:style-name="al">Middels dit besluit worden aanwijzingen gegeven aan de politie en de buitengewoon opsporingsambtenaren voor het handhaven van het samenscholingsverbod, zodat overlast (preventief) kan worden voorkomen en kan worden bestraft. </text:p>
          </text:section>
          <text:section text:name="artikel_id1-3-2-2-3" text:style-name="artikel">
            <text:p text:style-name="artikel_kop_titel"><text:span text:style-name="artikel_kop_label">Artikel</text:span> <text:span text:style-name="artikel_kop_nr">3</text:span> Geldigheidsduur</text:p>
            <text:p text:style-name="al">Het samenscholingsverbod gaat in vanaf 11 augustus 2026 en geldt tot en met 11 oktober 2026 en kan – indien gewenst – worden verlengd. Het verbod zal strikt worden gehandhaafd tijdens de volgende tijden: </text:p>
            <text:p text:style-name="al"/>
            <text:list text:style-name="id1-3-2-2-3-4">
              <text:list-item text:style-override="id1-3-2-2-3-4-1">
                <text:number>•</text:number>
                <text:p text:style-name="al">Maandag t/m zondag van 19:00 uur tot 07:00 uur. </text:p>
              </text:list-item>
            </text:list>
          </text:section>
          <text:section text:name="artikel_id1-3-2-2-4" text:style-name="artikel">
            <text:p text:style-name="artikel_kop_titel"><text:span text:style-name="artikel_kop_label">Artikel</text:span> <text:span text:style-name="artikel_kop_nr">4</text:span> Aanwijzing gebied</text:p>
            <text:p text:style-name="al">Als gebied waar het samenscholingsverbod geldt en waar het niet is toegestaan zich op te houden met drie personen of meer wordt aangewezen:</text:p>
            <text:p text:style-name="al"/>
            <text:list text:style-name="id1-3-2-2-4-4">
              <text:list-item text:style-override="id1-3-2-2-4-4-1">
                <text:number>1.</text:number>
                <text:p text:style-name="al">Het Ravense Park in Hellevoetsluis en de directe omgeving;</text:p>
              </text:list-item>
              <text:list-item text:style-override="id1-3-2-2-4-4-2">
                <text:number>2.</text:number>
                <text:p text:style-name="al">Bovenstaand gebied is aangewezen op de kaart, zoals aangegeven met rode belijning in bijlage 1. Deze kaart maakt integraal onderdeel uit van dit besluit.</text:p>
              </text:list-item>
            </text:list>
          </text:section>
          <text:section text:name="artikel_id1-3-2-2-5" text:style-name="artikel">
            <text:p text:style-name="artikel_kop_titel"><text:span text:style-name="artikel_kop_label">Artikel</text:span> <text:span text:style-name="artikel_kop_nr">5</text:span> Voorwaarden samenscholingsverbod</text:p>
            <text:p text:style-name="al">Handhaving van het verbod wordt beperkt tot een samenscholing van drie of meer personen, die zich hinderlijk en/of intimiderend gedragen ten opzichte van anderen die zich in dat gebied bevinden, zoals bewoners, passanten, hulpdiensten of andere aanwezigen. Van hinderlijk en/of intimiderend gedrag is in elk geval sprake bij de volgende gedragingen en/of situaties:</text:p>
            <text:p text:style-name="al"/>
            <text:list text:style-name="id1-3-2-2-5-4">
              <text:list-item text:style-override="id1-3-2-2-5-4-1">
                <text:number>•</text:number>
                <text:p text:style-name="al">De groep (of personen daarin) neemt een dreigende/intimiderende/provocerende/agressieve houding aan naar passanten, bewoners, hulpdiensten, buitengewoon opsporingsambtenaren of anderen die aanwezig zijn in het gebied;</text:p>
              </text:list-item>
              <text:list-item text:style-override="id1-3-2-2-5-4-2">
                <text:number>•</text:number>
                <text:p text:style-name="al">De groep (of personen daarin) houdt zich zonder kennelijk doel op in de openbare ruimte;</text:p>
              </text:list-item>
              <text:list-item text:style-override="id1-3-2-2-5-4-3">
                <text:number>•</text:number>
                <text:p text:style-name="al">De groep (of personen daarin) belemmert c.q. blokkeert de doorgang voor passanten, bewoners, hulpdiensten, buitengewoon opsporingsambtenaren of anderen;</text:p>
              </text:list-item>
              <text:list-item text:style-override="id1-3-2-2-5-4-4">
                <text:number>•</text:number>
                <text:p text:style-name="al">De groep (of personen daarin) valt passanten, bewoners, hulpdiensten, buitengewoon opsporingsambtenaren of anderen lastig (schelden, negatief aanspreken/joelen);</text:p>
              </text:list-item>
              <text:list-item text:style-override="id1-3-2-2-5-4-5">
                <text:number>•</text:number>
                <text:p text:style-name="al">De groep (of personen in de groep) belemmert de toegang tot voor het publiek toegankelijke ruimten;</text:p>
              </text:list-item>
              <text:list-item text:style-override="id1-3-2-2-5-4-6">
                <text:number>•</text:number>
                <text:p text:style-name="al">De groep (of personen daarin) is luidruchtig, of er wordt vanuit de groep harde muziek ten gehore gebracht, of er wordt geluidsoverlast veroorzaakt door brommers, scooters of soortgelijke voertuigen;</text:p>
              </text:list-item>
              <text:list-item text:style-override="id1-3-2-2-5-4-7">
                <text:number>•</text:number>
                <text:p text:style-name="al">De groep (of personen daarin) gooit afval op straat of pleegt vernielingen aan gemeentelijke eigendommen (straatmeubilair, camera’s, borden, afvalbakken e.d.) en/of privé-eigendommen (gebouwen, auto’s e.d.);</text:p>
              </text:list-item>
              <text:list-item text:style-override="id1-3-2-2-5-4-8">
                <text:number>•</text:number>
                <text:p text:style-name="al">De groep (of personen daarin) gooit (of dreigt met gooien) met zaken, zoals waterballonnen, stenen, eieren of soortgelijke voorwerpen richting passanten, bewoners, hulpdiensten, buitengewoon opsporingsambtenaren of anderen.</text:p>
              </text:list-item>
            </text:list>
          </text:section>
          <text:section text:name="artikel_id1-3-2-2-6" text:style-name="artikel">
            <text:p text:style-name="artikel_kop_titel"><text:span text:style-name="artikel_kop_label">Artikel</text:span> <text:span text:style-name="artikel_kop_nr">6</text:span> </text:p>
            <text:p text:style-name="al">Overtreding van het samenscholingsverbod is strafbaar gesteld in artikel 6:1 van de Algemene Plaatselijke Verordening gemeente Voorne aan Zee.</text:p>
          </text:section>
          <text:section text:name="artikel_id1-3-2-2-7" text:style-name="artikel">
            <text:p text:style-name="artikel_kop_titel"><text:span text:style-name="artikel_kop_label">Artikel</text:span> <text:span text:style-name="artikel_kop_nr">7</text:span> Inwerkingtreding</text:p>
            <text:p text:style-name="al">Dit besluit zal worden gepubliceerd in het Gemeenteblad en treedt in werking op de eerste dag na de datum van bekendmaking. </text:p>
          </text:section>
          <text:section text:name="artikel_id1-3-2-2-8" text:style-name="artikel">
            <text:p text:style-name="artikel_kop_titel"><text:span text:style-name="artikel_kop_label">Artikel</text:span> <text:span text:style-name="artikel_kop_nr">8</text:span> Citeertitel</text:p>
            <text:p text:style-name="al">Dit besluit wordt aangehaald als: “Aanwijzingsbesluit samenscholingsverbod in en rond het Ravense Park in Hellevoetsluis (gemeente Voorne aan Zee) 2026”. </text:p>
          </text:section>
        </text:section>
        <text:section text:name="regeling-sluiting_id1-3-2-3" text:style-name="regeling-sluiting">
          <text:section text:name="ondertekening_id1-3-2-3-1">
            <text:p><text:span text:style-name="functie">7 augustus 2026, Hellevoetsluis</text:span></text:p>
          </text:section>
          <text:section text:name="ondertekening_id1-3-2-3-2">
            <text:p><text:span text:style-name="functie"/></text:p>
            <text:p><text:span text:style-name="functie">Hoogachtend,</text:span></text:p>
          </text:section>
          <text:section text:name="ondertekening_id1-3-2-3-3">
            <text:p><text:span text:style-name="functie"/></text:p>
            <text:p><text:span text:style-name="functie">A.R.C. Scheepers RA Msc</text:span></text:p>
            <text:p><text:span text:style-name="functie">burgemeester</text:span></text:p>
          </text:section>
        </text:section>
        <text:section text:name="nota-toelichting_id1-3-2-4" text:style-name="nota-toelichting">
          <text:p text:style-name="artikel_kop_titel"><text:span text:style-name="label"/> </text:p>
          <text:p text:style-name="al">
          <text:span text:style-name="nadrukvet">Bezwaarclausule</text:span>
        </text:p>
          <text:p text:style-name="al">Tegen dit besluit kan een belanghebbende binnen zes weken na bekendmaking bezwaar maken bij de burgemeester Voorne aan Zee, Postbus 13, 3220 AA Hellevoetsluis. Hiervoor dient een bezwaarschrift te worden ingediend dat naam en adres, dagtekening, kenmerk of omschrijving van het besluit en de gronden van het bezwaar moet bevatten. Een kopie van het besluit waartegen het bezwaar zich richt moet worden meegezonden. </text:p>
        </text:section>
        <text:section text:name="bijlage_id1-3-2-5" text:style-name="bijlage">
          <text:p text:style-name="bijlage_top"/>
          <text:p text:style-name="hoofdstuk_kop"><text:span text:style-name="label">BIJLAGE</text:span> <text:span text:style-name="nr">1</text:span> </text:p>
          <text:p text:style-name="al"/>
          <text:p text:style-name="al">Plattegrond van het gebied zoals genoemd in dit besluit.</text:p>
          <text:p text:style-name="al"/>
          <text:p text:style-name="al">
          <draw:frame><draw:text-box><text:section text:name="plaatje_id1-3-2-5-5-1" text:style-name="plaatje">
            <text:p text:style-name="illustratie_id1-3-2-5-5-1-1"><draw:frame draw:style-name="illustratie_id1-3-2-5-5-1-1" text:anchor-type="paragraph" svg:width="120mm" svg:height="119.80000000000001mm"><draw:image xlink:href="Pictures/Plattegrondi39b0007b-6001-453a-8319-18789b06bf77.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5-5-1-1" style:parent-style-name="Standard">
      <style:paragraph-properties style:line-spacing="0mm" style:text-autospace="none" ofo:line-height="0.001cm"/>
    </style:style>
    <style:style style:family="graphic" style:name="illustratie_id1-3-2-5-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ne aan Zee</text:p>
            </table:table-cell>
            <table:table-cell office:value-type="string" table:style-name="header.C">
              <text:p text:style-name="headerright"><text:span text:style-name="nr">Nr. 38202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02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02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Voorne aan Zee</meta:user-defined>
    <meta:user-defined meta:name="OVERHEID.Informatietype/DC.type">officiële publicatie</meta:user-defined>
    <meta:user-defined meta:name="OVERHEIDop.Rubriek/DC.type">ander besluit van algemene strekking</meta:user-defined>
    <meta:user-defined meta:name="OVERHEID.Gemeente/DCTERMS.publisher">Voorne aan Zee</meta:user-defined>
    <meta:user-defined meta:name="OVERHEID.Gemeente/OVERHEID.authority">Voorne aan Zee</meta:user-defined>
    <meta:user-defined meta:name="OVERHEID.TaxonomieBeleidsagendaDecentraal/OVERHEID.category">Ruimte en infrastructuur | Organisatie en beleid</meta:user-defined>
    <meta:user-defined meta:name="DC.source">artikel 172 van de Gemeentewet]|[1.0:c:BWBR0005416&amp;artikel=172&amp;g=2026-06-04</meta:user-defined>
    <meta:user-defined meta:name="DC.source">artikel 2:1 van de Algemene Plaatselijke Verordening van de gemeente Voorne aan Zee]|[https://lokaleregelgeving.overheid.nl/CVDR712687/3#hoofdstuk_2._paragraaf_1.</meta:user-defined>
    <meta:user-defined meta:name="DCTERMS.alternative">Aanwijzingsbesluit samenscholingsverbod in en rond het Ravense Park in Hellevoetsluis (gemeente Voorne aan Zee) 2026</meta:user-defined>
    <dc:language>nl</dc:language>
    <meta:user-defined meta:name="OVERHEIDop.locatietype/OVERHEIDop.gebiedsmarkering">Vlak</meta:user-defined>
    <meta:user-defined meta:name="DC.title">Aanwijzingsbesluit Samenscholingsverbod in en rond het Ravense Park in Hellevoetsluis (gemeente Voorne aan Zee) 2026</meta:user-defined>
    <meta:user-defined meta:name="DCTERMS.W3CDTF/DCTERMS.available">2026-08-10</meta:user-defined>
    <meta:user-defined meta:name="DCTERMS.W3CDTF/OVERHEIDop.jaargang">2026</meta:user-defined>
    <meta:user-defined meta:name="OVERHEIDop.publicationIssue">382027</meta:user-defined>
    <meta:user-defined meta:name="OVERHEIDop.betreftRegeling">CVDR765484_1</meta:user-defined>
    <meta:user-defined meta:name="OVERHEIDop.GmbID/DC.identifier">gmb-2026-382027</meta:user-defined>
    <meta:user-defined meta:name="xs:date/OVERHEIDop.startdatum">2026-08-11</meta:user-defined>
    <meta:user-defined meta:name="xs:date/OVERHEIDop.einddatum">2026-10-12</meta:user-defined>
    <meta:user-defined meta:name="OVERHEIDop.versieInformatie"/>
  </office:meta>
</office:document-meta>
</file>