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toevoegen van een raam in de voorgevel van een bedrijfsruimte, Maria van Hongarijedreef 77, 3561TD Utrecht, GU-Z2026-00582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ia van Hongarijedreef 77, 3561TD Utrecht</text:p>
            <text:p text:style-name="common-al">GU-Z2026-0058225</text:p>
            <text:p text:style-name="common-al">Toelichting: het toevoegen van een raam in de voorgevel van een bedrijfsruimt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20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8225</meta:user-defined>
    <meta:user-defined meta:name="DCTERMS.abstract">Toelichting: het toevoegen van een raam in de voorgevel van een bedrijfsruimte</meta:user-defined>
    <dc:language>nl</dc:language>
    <meta:user-defined meta:name="OVERHEIDop.locatietype/OVERHEIDop.gebiedsmarkering">Punt</meta:user-defined>
    <meta:user-defined meta:name="DC.title">Verleende Omgevingsvergunning, het toevoegen van een raam in de voorgevel van een bedrijfsruimte, Maria van Hongarijedreef 77, 3561TD Utrecht, GU-Z2026-0058225</meta:user-defined>
    <meta:user-defined meta:name="OVERHEIDop.datumEindeReactietermijn">2026-09-18</meta:user-defined>
    <meta:user-defined meta:name="OVERHEIDop.terinzageleggingBG">https://jeleefomgeving.nl/inzien/002220647/cd1561f4-7013-40c8-ad8b-0ce71be78a80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24</meta:user-defined>
    <meta:user-defined meta:name="OVERHEIDop.GmbID/DC.identifier">gmb-2026-382024</meta:user-defined>
    <meta:user-defined meta:name="OVERHEIDop.versieInformatie"/>
  </office:meta>
</office:document-meta>
</file>