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evenementenvergunning - Buurtfeest Meenten en Grienden van 19 september 2026 t/m 19 september 2026 - Jaagmeent 189, Buurtfeest Meenten en Grien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2553</text:p>
            <text:p text:style-name="common-al">
            <text:span text:style-name="nadrukvet">Soort aanvraag:</text:span> aanvraag evenementenvergunning</text:p>
            <text:p text:style-name="common-al">
            <text:span text:style-name="nadrukvet">Procedure:</text:span> n.v.t.</text:p>
            <text:p text:style-name="common-al">
            <text:span text:style-name="nadrukvet">Ontvangstdatum:</text:span> 23 april 2026</text:p>
            <text:p text:style-name="common-al">
            <text:span text:style-name="nadrukvet">Omschrijving:</text:span> Buurtfeest Meenten en Grienden van 19 september 2026 t/m 19 september 2026</text:p>
            <text:p text:style-name="common-al">
            <text:span text:style-name="nadrukvet">Locatie:</text:span> Jaagmeent 189, Buurtfeest Meenten en Grienden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7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201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1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1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Almere - verlenen - aanvraag evenementenvergunning - Buurtfeest Meenten en Grienden van 19 september 2026 t/m 19 september 2026 - Jaagmeent 189, Buurtfeest Meenten en Griend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19</meta:user-defined>
    <meta:user-defined meta:name="OVERHEIDop.GmbID/DC.identifier">gmb-2026-382019</meta:user-defined>
    <meta:user-defined meta:name="OVERHEIDop.versieInformatie"/>
  </office:meta>
</office:document-meta>
</file>