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Boschjesstraat 115, 1541 KH Koog aan de Zaan - het intern verbouwen van een gemeentelijk monument tot kortdurend begeleidend verblij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6508 - het intern verbouwen van een gemeentelijk monument tot kortdurend begeleidend verblijf  - op de locatie Boschjesstraat 115, 1541 KH Koog aan de Zaan</text:p>
            <text:p text:style-name="common-al">
            
          </text:p>
            <text:p text:style-name="common-al">Aanvraag ontvangen: 17-06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11">
              <text:list-item text:style-override="id1-3-2-1-1-11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3">
              <text:list-item text:style-override="id1-3-2-1-1-13-1">
                <text:number>•</text:number>
                <text:p text:style-name="al">Activiteit die betrekking heeft op een gemeentelijk monument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201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508</meta:user-defined>
    <dc:language>nl</dc:language>
    <meta:user-defined meta:name="OVERHEIDop.locatietype/OVERHEIDop.gebiedsmarkering">Punt</meta:user-defined>
    <meta:user-defined meta:name="DC.title">Aanvraag omgevingsvergunning - Boschjesstraat 115, 1541 KH Koog aan de Zaan - het intern verbouwen van een gemeentelijk monument tot kortdurend begeleidend verblijf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15</meta:user-defined>
    <meta:user-defined meta:name="OVERHEIDop.GmbID/DC.identifier">gmb-2026-382015</meta:user-defined>
    <meta:user-defined meta:name="OVERHEIDop.versieInformatie"/>
  </office:meta>
</office:document-meta>
</file>