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Fanplein voor Uitsupporters op 11 augustus 2026 - de Kolk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1-08-2026</text:p>
            <text:p text:style-name="common-al">
            <text:span text:style-name="nadrukvet">Omschrijving: </text:span>Evenementenvergunning (De Kolk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9576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12-07-2026</text:p>
            <text:p text:style-name="common-al">
            <text:span text:style-name="nadrukvet">Definitieve beschikking verzonden: </text:span>07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8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7 augustus 2026 tot en met 18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9576/f5a216e6-bcab-40e8-ac6f-fe9aa2484b61.pdf" xlink:type="simple">https://besluitenapv.nijmegen.nl/ZD2600089576/f5a216e6-bcab-40e8-ac6f-fe9aa2484b61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201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1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1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Fanplein voor Uitsupporters op 11 augustus 2026 - de Kolk te Nijmeg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12</meta:user-defined>
    <meta:user-defined meta:name="OVERHEIDop.GmbID/DC.identifier">gmb-2026-382012</meta:user-defined>
    <meta:user-defined meta:name="OVERHEIDop.versieInformatie"/>
  </office:meta>
</office:document-meta>
</file>