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Blooksven 21, 1504 AN Zaandam - het tijdelijk plaatsen van 4 klaslokalen (2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703 - het tijdelijk plaatsen van 4 klaslokalen (2 jaar) - op de locatie Blooksven 21, 1504 AN Zaandam</text:p>
            <text:p text:style-name="common-al">Aanvraag ontvangen: 14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0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703</meta:user-defined>
    <dc:language>nl</dc:language>
    <meta:user-defined meta:name="OVERHEIDop.locatietype/OVERHEIDop.gebiedsmarkering">Punt</meta:user-defined>
    <meta:user-defined meta:name="DC.title">Aanvraag omgevingsvergunning - Blooksven 21, 1504 AN Zaandam - het tijdelijk plaatsen van 4 klaslokalen (2 jaar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0</meta:user-defined>
    <meta:user-defined meta:name="OVERHEIDop.GmbID/DC.identifier">gmb-2026-382010</meta:user-defined>
    <meta:user-defined meta:name="OVERHEIDop.versieInformatie"/>
  </office:meta>
</office:document-meta>
</file>