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muurdoorbraak en vernieuwen bestaande aanbouw, Keggedreef 7, 3561JP Utrecht, GU-Z2026-00579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ggedreef 7, 3561JP Utrecht</text:p>
            <text:p text:style-name="common-al">GU-Z2026-0057964</text:p>
            <text:p text:style-name="common-al">Toelichting: het maken van een muurdoorbraak en vernieuwen bestaande aan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0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7964</meta:user-defined>
    <meta:user-defined meta:name="DCTERMS.abstract">Toelichting: het maken van een muurdoorbraak en vernieuwen bestaande aan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maken van een muurdoorbraak en vernieuwen bestaande aanbouw, Keggedreef 7, 3561JP Utrecht, GU-Z2026-0057964</meta:user-defined>
    <meta:user-defined meta:name="OVERHEIDop.datumEindeReactietermijn">2026-09-18</meta:user-defined>
    <meta:user-defined meta:name="OVERHEIDop.terinzageleggingBG">https://jeleefomgeving.nl/inzien/002220647/d869b489-55c2-4de1-993e-a0ac2e0c763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09</meta:user-defined>
    <meta:user-defined meta:name="OVERHEIDop.GmbID/DC.identifier">gmb-2026-382009</meta:user-defined>
    <meta:user-defined meta:name="OVERHEIDop.versieInformatie"/>
  </office:meta>
</office:document-meta>
</file>