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Loodsweg achter 3, Ter Apelkanaal, de realisatie van een energie opslag systeem, verzenddatum: 7 augustus 2026.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20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ende omgevingsvergunning Omgevingsplanactiviteit: Loodsweg achter 3, Ter Apelkanaal, de realisatie van een energie opslag systeem, verzenddatum: 7 augustus 2026.</meta:user-defined>
    <meta:user-defined meta:name="DCTERMS.W3CDTF/DCTERMS.available">2026-08-11</meta:user-defined>
    <meta:user-defined meta:name="DCTERMS.W3CDTF/OVERHEIDop.jaargang">2026</meta:user-defined>
    <meta:user-defined meta:name="OVERHEIDop.publicationIssue">382002</meta:user-defined>
    <meta:user-defined meta:name="OVERHEIDop.GmbID/DC.identifier">gmb-2026-382002</meta:user-defined>
    <meta:user-defined meta:name="OVERHEIDop.versieInformatie"/>
  </office:meta>
</office:document-meta>
</file>