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Geerdinkhof 134 1103PT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plaatsen van nieuwe pui met openslaande deuren en zijlicht</text:p>
            <text:p text:style-name="common-al">Zaakadres: Geerdinkhof 134 1103PT Amsterdam</text:p>
            <text:p text:style-name="common-al">Datum ontvangst: 26-07-2026</text:p>
            <text:p text:style-name="common-al">Zaaknummer: Z2026-033089</text:p>
            <text:p text:style-name="common-al">DSO-nummer: 2026072600020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98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8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3089</meta:user-defined>
    <meta:user-defined meta:name="DCTERMS.abstract">plaatsen van nieuwe pui met openslaande deuren en zijlich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Geerdinkhof 134 1103PT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998</meta:user-defined>
    <meta:user-defined meta:name="OVERHEIDop.GmbID/DC.identifier">gmb-2026-381998</meta:user-defined>
    <meta:user-defined meta:name="OVERHEIDop.versieInformatie"/>
  </office:meta>
</office:document-meta>
</file>