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RunX loop start Kaartenmakershoeve 108 Apeldoorn d.d. 29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7 augustus 2026</text:p>
            <text:p text:style-name="common-al">Omschrijving: RunX loop</text:p>
            <text:p text:style-name="common-al">Locatie: start Kaartenmakershoeve 108, 7326 XK Apeldoorn</text:p>
            <text:p text:style-name="common-al">Zaaknummer: 02006286684</text:p>
            <text:p text:style-name="common-al">Datum evenement: 29 augustus 2026</text:p>
            <text:p text:style-name="common-al">Tijdstip evenement: 15:30 uur tot 22:00 uur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199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9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9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286684</meta:user-defined>
    <dc:language>nl</dc:language>
    <meta:user-defined meta:name="OVERHEIDop.locatietype/OVERHEIDop.gebiedsmarkering">Punt</meta:user-defined>
    <meta:user-defined meta:name="DC.title">Besluit evenementenvergunning RunX loop start Kaartenmakershoeve 108 Apeldoorn d.d. 29 augustus 2026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97</meta:user-defined>
    <meta:user-defined meta:name="OVERHEIDop.GmbID/DC.identifier">gmb-2026-381997</meta:user-defined>
    <meta:user-defined meta:name="OVERHEIDop.versieInformatie"/>
  </office:meta>
</office:document-meta>
</file>