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r. de Visserstraat 80B-02 3038TX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0</text:span>/<text:span text:style-name="nadrukvet">2026070100542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het realiseren van een aanbouw, een dakopbouw met dakterras en het dichtzetten van een balkon op de locatie Dr. de Visserstraat 80B-02 3038TX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99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0</meta:user-defined>
    <meta:user-defined meta:name="DCTERMS.abstract">het realiseren van een aanbouw, een dakopbouw met dakterras en het dichtzetten van een balko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r. de Visserstraat 80B-02 3038TX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94</meta:user-defined>
    <meta:user-defined meta:name="OVERHEIDop.GmbID/DC.identifier">gmb-2026-381994</meta:user-defined>
    <meta:user-defined meta:name="OVERHEIDop.versieInformatie"/>
  </office:meta>
</office:document-meta>
</file>