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PNT2026-6005_20260805-092512i957de255-f3dc-4a5c-929d-0562191d0da9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gezonken vaartuig volgens de Wrakkenwet aan Geuzenkade 81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</text:p>
            <text:p text:style-name="common-al">Gelet op artikel 3, eerste lid van de Wrakkenwet;</text:p>
            <text:p text:style-name="common-al">Het onderstaande vaartuig wordt na <text:span text:style-name="nadrukvet"><text:span text:style-name="nadrukondlijn">15 dagen vanaf publicatie</text:span></text:span> van dit Gemeenteblad opgeruimd in opdracht van de Gemeente Amsterdam. De gemaakte kosten zullen op de eigenaar verhaald worden.</text:p>
            <text:p text:style-name="common-al">Licht uw vaartuig voor deze datum om kosten en vernietiging te voorkomen.</text:p>
            <text:p text:style-name="common-al">
            <text:span text:style-name="nadrukvet">Dossier</text:span>: PPNT2026-6005</text:p>
            <text:p text:style-name="common-al">
            <text:span text:style-name="nadrukvet">Naam vaartuig</text:span>: 20260731 wrak-1</text:p>
            <text:p text:style-name="common-al">
            <text:span text:style-name="nadrukvet">Lengte</text:span>: 5.00 meter</text:p>
            <text:p text:style-name="common-al">
            <text:span text:style-name="nadrukvet">Vignet</text:span>: -</text:p>
            <text:p text:style-name="common-al">
            <text:span text:style-name="nadrukvet">Vaarweg</text:span>: Westelijk Marktkanaal</text:p>
            <text:p text:style-name="common-al">
            <text:span text:style-name="nadrukvet">Locatie</text:span>: Geuzenkade 81 1056 KP Amsterdam, Nederland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20mm" svg:height="213.29999999999998mm"><draw:image xlink:href="Pictures/PPNT2026-6005_20260805-092512i957de255-f3dc-4a5c-929d-0562191d0da9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99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PPNT2026-6005</meta:user-defined>
    <dc:language>nl</dc:language>
    <meta:user-defined meta:name="OVERHEIDop.locatietype/OVERHEIDop.gebiedsmarkering">Adres</meta:user-defined>
    <meta:user-defined meta:name="DC.title">Mededeling opruimen gezonken vaartuig volgens de Wrakkenwet aan Geuzenkade 81 te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991</meta:user-defined>
    <meta:user-defined meta:name="OVERHEIDop.GmbID/DC.identifier">gmb-2026-381991</meta:user-defined>
    <meta:user-defined meta:name="OVERHEIDop.versieInformatie"/>
  </office:meta>
</office:document-meta>
</file>