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realiseren van een dakterras op de achteraanbouw, Korenbloemstraat 19, 3551GM Utrecht, GU-Z2026-005479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orenbloemstraat 19, 3551GM Utrecht</text:p>
            <text:p text:style-name="common-al">GU-Z2026-0054796</text:p>
            <text:p text:style-name="common-al">Toelichting: het realiseren van een dakterras op de achteraanbouw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18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1987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8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8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54796</meta:user-defined>
    <meta:user-defined meta:name="DCTERMS.abstract">Toelichting: het realiseren van een dakterras op de achteraanbouw</meta:user-defined>
    <dc:language>nl</dc:language>
    <meta:user-defined meta:name="OVERHEIDop.locatietype/OVERHEIDop.gebiedsmarkering">Vlak</meta:user-defined>
    <meta:user-defined meta:name="DC.title">Verleende Omgevingsvergunning, het realiseren van een dakterras op de achteraanbouw, Korenbloemstraat 19, 3551GM Utrecht, GU-Z2026-0054796</meta:user-defined>
    <meta:user-defined meta:name="OVERHEIDop.datumEindeReactietermijn">2026-09-18</meta:user-defined>
    <meta:user-defined meta:name="OVERHEIDop.terinzageleggingBG">https://jeleefomgeving.nl/inzien/002220647/252dcdae-e375-40df-9a92-c0b091936c7d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987</meta:user-defined>
    <meta:user-defined meta:name="OVERHEIDop.GmbID/DC.identifier">gmb-2026-381987</meta:user-defined>
    <meta:user-defined meta:name="OVERHEIDop.versieInformatie"/>
  </office:meta>
</office:document-meta>
</file>