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KMAR Herdenking Frankenlaan 70D Apeldoorn d.d. 23 oktober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9 juli 2026</text:p>
            <text:p text:style-name="common-al">Omschrijving: Herdenking monument KWIII</text:p>
            <text:p text:style-name="common-al">Locatie: Frankenlaan 70 D 1, 7312 TG Apeldoorn</text:p>
            <text:p text:style-name="common-al">Zaaknummer: 02006307510</text:p>
            <text:p text:style-name="common-al">Datum evenement: 23 oktober 2026</text:p>
            <text:p text:style-name="last-al">Tijdstip evenement: 10:15 uur tot 11: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198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8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8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07510</meta:user-defined>
    <dc:language>nl</dc:language>
    <meta:user-defined meta:name="OVERHEIDop.locatietype/OVERHEIDop.gebiedsmarkering">Punt</meta:user-defined>
    <meta:user-defined meta:name="DC.title">Aanvraag evenementenvergunning KMAR Herdenking Frankenlaan 70D Apeldoorn d.d. 23 oktober 2026</meta:user-defined>
    <meta:user-defined meta:name="DCTERMS.W3CDTF/DCTERMS.available">2026-08-11</meta:user-defined>
    <meta:user-defined meta:name="DCTERMS.W3CDTF/OVERHEIDop.jaargang">2026</meta:user-defined>
    <meta:user-defined meta:name="OVERHEIDop.publicationIssue">381985</meta:user-defined>
    <meta:user-defined meta:name="OVERHEIDop.GmbID/DC.identifier">gmb-2026-381985</meta:user-defined>
    <meta:user-defined meta:name="OVERHEIDop.versieInformatie"/>
  </office:meta>
</office:document-meta>
</file>