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issenbruchstraat 29-H 1058K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eissenbruchstraat 29-H - Omzetten van bedrijfsruimte naar verblijfsruimte</text:p>
            <text:p text:style-name="common-al">Zaakadres: Weissenbruchstraat 29-H 1058KL Amsterdam</text:p>
            <text:p text:style-name="common-al">Datum ontvangst: 04-06-2026</text:p>
            <text:p text:style-name="common-al">Zaaknummer: Z2026-024404</text:p>
            <text:p text:style-name="common-al">DSO-nummer: 202606040112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8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404</meta:user-defined>
    <meta:user-defined meta:name="DCTERMS.abstract">Weissenbruchstraat 29-H - Omzetten van bedrijfsruimte naar verblijfs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eissenbruchstraat 29-H 1058KL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84</meta:user-defined>
    <meta:user-defined meta:name="OVERHEIDop.GmbID/DC.identifier">gmb-2026-381984</meta:user-defined>
    <meta:user-defined meta:name="OVERHEIDop.versieInformatie"/>
  </office:meta>
</office:document-meta>
</file>