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, APV/Bijzondere wetten - Boslaan 5, 3941HM Doorn, Aanvraag gehandicaptenparkeerplaats  (RX2026-00001992, 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Boslaan 5, 3941HM Doorn, Aanvraag gehandicaptenparkeerplaats (RX2026-00001992, 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19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992</meta:user-defined>
    <meta:user-defined meta:name="DCTERMS.abstract">Boslaan 5, 3941HM Doorn, Aanvraag gehandicaptenparkeerplaats  (RX2026-00001992, 7 augustus 2026)</meta:user-defined>
    <dc:language>nl</dc:language>
    <meta:user-defined meta:name="OVERHEIDop.locatietype/OVERHEIDop.gebiedsmarkering">Punt</meta:user-defined>
    <meta:user-defined meta:name="DC.title">Gemeente Utrechtse Heuvelrug, ingediende aanvraag, APV/Bijzondere wetten - Boslaan 5, 3941HM Doorn, Aanvraag gehandicaptenparkeerplaats  (RX2026-00001992, 7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83</meta:user-defined>
    <meta:user-defined meta:name="OVERHEIDop.GmbID/DC.identifier">gmb-2026-381983</meta:user-defined>
    <meta:user-defined meta:name="OVERHEIDop.versieInformatie"/>
  </office:meta>
</office:document-meta>
</file>