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bouwen van een dakterras en een buitenunit, Burgemeester van Tuyllkade 48-BS, 3553AJ Utrecht, GU-Z2026-00543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Tuyllkade 48-BS, 3553AJ Utrecht</text:p>
            <text:p text:style-name="common-al">GU-Z2026-0054306</text:p>
            <text:p text:style-name="common-al">Toelichting: het bouwen van een dakterras en een buitenunit</text:p>
            <text:p text:style-name="common-al">Datum besluit: 6 augustus 2026</text:p>
            <text:p text:style-name="common-al">Einddatum bezwaartermijn: 18 septem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97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4306</meta:user-defined>
    <meta:user-defined meta:name="DCTERMS.abstract">Toelichting: het bouwen van een dakterras en een buitenunit</meta:user-defined>
    <dc:language>nl</dc:language>
    <meta:user-defined meta:name="OVERHEIDop.locatietype/OVERHEIDop.gebiedsmarkering">Vlak</meta:user-defined>
    <meta:user-defined meta:name="DC.title">Aanvraag omgevingsvergunning buiten behandeling gelaten, het bouwen van een dakterras en een buitenunit, Burgemeester van Tuyllkade 48-BS, 3553AJ Utrecht, GU-Z2026-005430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78</meta:user-defined>
    <meta:user-defined meta:name="OVERHEIDop.GmbID/DC.identifier">gmb-2026-381978</meta:user-defined>
    <meta:user-defined meta:name="OVERHEIDop.versieInformatie"/>
  </office:meta>
</office:document-meta>
</file>