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Velperengh 13, 3941BZ Doorn, Evenementenvergunning Najaarsmarkt Bomenmuseum 4 oktober 2026 (RX2026-00001991, 7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aanvraag voor een vergunning op grond van de APV/Bijzondere wetten heeft ontvangen:</text:p>
            <text:p text:style-name="common-al">Velperengh 13, 3941BZ Doorn, Evenementenvergunning Najaarsmarkt Bomenmuseum 4 oktober 2026 (RX2026-00001991, 7 augustus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8197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7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7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RX2026-00001991</meta:user-defined>
    <meta:user-defined meta:name="DCTERMS.abstract">Velperengh 13, 3941BZ Doorn, Evenementenvergunning Najaarsmarkt Bomenmuseum 4 oktober 2026 (RX2026-00001991, 7 augustus 2026)</meta:user-defined>
    <dc:language>nl</dc:language>
    <meta:user-defined meta:name="OVERHEIDop.locatietype/OVERHEIDop.gebiedsmarkering">Punt</meta:user-defined>
    <meta:user-defined meta:name="DC.title">Gemeente Utrechtse Heuvelrug, ingediende aanvraag APV/Bijzondere wetten - Velperengh 13, 3941BZ Doorn, Evenementenvergunning Najaarsmarkt Bomenmuseum 4 oktober 2026 (RX2026-00001991, 7 augustus 2026)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74</meta:user-defined>
    <meta:user-defined meta:name="OVERHEIDop.GmbID/DC.identifier">gmb-2026-381974</meta:user-defined>
    <meta:user-defined meta:name="OVERHEIDop.versieInformatie"/>
  </office:meta>
</office:document-meta>
</file>