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vrijstaand bijgebouw bij het bedrijfsgebouw aan Weg en Bos 14 te Bergschenhoek (BOP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BOPA)</text:span>
          </text:p>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812132 Weg en Bos 14, 2661 DH Bergschenhoek.</text:p>
            <text:p text:style-name="common-al">Het plaatsen van een vrijstaand bijgebouw bij het bedrijfsgebouw (verzonden 03-08-2026).</text:p>
            <text:p text:style-name="common-al">Wilt u de verleende vergunning inzien? U kunt deze opvragen via het <text:a xlink:href="https://www.lansingerland.nl/direct-regelen/wonen-verhuizen-verbouwen/verbouwen/bouwtekeningen-opvragen/552/" xlink:type="simple">bouwarchief</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website van de gemeente Lansingerland</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uimtelijkplan/OVERHEIDop.bekendmakingBetreffendePlan">NL.IMRO.1621.BP0078-VAST</meta:user-defined>
    <meta:user-defined meta:name="OVERHEIDop.referentienummer">1812132</meta:user-defined>
    <dc:language>nl</dc:language>
    <meta:user-defined meta:name="DC.title">Toestemming voor het plaatsen van een vrijstaand bijgebouw bij het bedrijfsgebouw aan Weg en Bos 14 te Bergschenhoek (BOPA)</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gml|exb-2026-28487</meta:user-defined>
    <meta:user-defined meta:name="OVERHEIDop.publicationIssue">381969</meta:user-defined>
    <meta:user-defined meta:name="OVERHEIDop.GmbID/DC.identifier">gmb-2026-381969</meta:user-defined>
    <meta:user-defined meta:name="OVERHEIDop.versieInformatie"/>
  </office:meta>
</office:document-meta>
</file>