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gemeente utrechtse heuvelrug, Verklaring van geen bezwaar Trailrun Austerlitz 30 augustus  (RX2026-00001984, 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melding op grond van de APV/Bijzondere wetten hebben ontvangen:</text:p>
            <text:p text:style-name="common-al">gemeente utrechtse heuvelrug, Verklaring van geen bezwaar Trailrun Austerlitz 30 augustus  (RX2026-00001984, 6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19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1984</meta:user-defined>
    <meta:user-defined meta:name="DCTERMS.abstract">gemeente utrechtse heuvelrug, Verklaring van geen bezwaar Trailrun Austerlitz 30 augustus  (RX2026-00001984, 6 augustus 2026)</meta:user-defined>
    <dc:language>nl</dc:language>
    <meta:user-defined meta:name="OVERHEIDop.locatietype/OVERHEIDop.gebiedsmarkering">Vlak</meta:user-defined>
    <meta:user-defined meta:name="DC.title">Gemeente Utrechtse Heuvelrug, ingediende melding APV/Bijzondere wetten - gemeente utrechtse heuvelrug, Verklaring van geen bezwaar Trailrun Austerlitz 30 augustus  (RX2026-00001984, 6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65</meta:user-defined>
    <meta:user-defined meta:name="OVERHEIDop.GmbID/DC.identifier">gmb-2026-381965</meta:user-defined>
    <meta:user-defined meta:name="OVERHEIDop.versieInformatie"/>
  </office:meta>
</office:document-meta>
</file>