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legaliseren van een schuilstal  op locatie Oosteinde 27 b, Berken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7-2026 heeft de gemeente een aanvraag omgevingsvergunning ontvangen voor het legaliseren van een schuilstal  op locatie Oosteinde 27 b, Berkenwoude. De aanvraag is geregistreerd onder zaaknummer 19311949471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19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49471</meta:user-defined>
    <dc:language>nl</dc:language>
    <meta:user-defined meta:name="OVERHEIDop.locatietype/OVERHEIDop.gebiedsmarkering">Punt</meta:user-defined>
    <meta:user-defined meta:name="DC.title">Kennisgeving ontvangst aanvraag omgevingsvergunning voor het legaliseren van een schuilstal  op locatie Oosteinde 27 b, Berkenwou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62</meta:user-defined>
    <meta:user-defined meta:name="OVERHEIDop.GmbID/DC.identifier">gmb-2026-381962</meta:user-defined>
    <meta:user-defined meta:name="OVERHEIDop.versieInformatie"/>
  </office:meta>
</office:document-meta>
</file>