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gewijzigd uitvoeren van de herbestemming van het Munt-complex, Leidseweg 90, 3531BG Utrecht, GU-Z2026-00459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idseweg 90, 3531BG Utrecht</text:p>
            <text:p text:style-name="common-al">GU-Z2026-0045981</text:p>
            <text:p text:style-name="common-al">Toelichting: het gewijzigd uitvoeren van de herbestemming van het Munt-complex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8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6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6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5981</meta:user-defined>
    <meta:user-defined meta:name="DCTERMS.abstract">Toelichting: het gewijzigd uitvoeren van de herbestemming van het Munt-complex</meta:user-defined>
    <dc:language>nl</dc:language>
    <meta:user-defined meta:name="OVERHEIDop.locatietype/OVERHEIDop.gebiedsmarkering">Vlak</meta:user-defined>
    <meta:user-defined meta:name="DC.title">Verleende Omgevingsvergunning, het gewijzigd uitvoeren van de herbestemming van het Munt-complex, Leidseweg 90, 3531BG Utrecht, GU-Z2026-0045981</meta:user-defined>
    <meta:user-defined meta:name="OVERHEIDop.datumEindeReactietermijn">2026-09-18</meta:user-defined>
    <meta:user-defined meta:name="OVERHEIDop.terinzageleggingBG">https://jeleefomgeving.nl/inzien/002220647/2419a9d5-0db8-4264-84ff-59b55f7c358a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60</meta:user-defined>
    <meta:user-defined meta:name="OVERHEIDop.GmbID/DC.identifier">gmb-2026-381960</meta:user-defined>
    <meta:user-defined meta:name="OVERHEIDop.versieInformatie"/>
  </office:meta>
</office:document-meta>
</file>