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gevelreclame aan Klappolder, aan gebouw 6 ULC A12, sectie B, nummers 2401, 2402, 2403 en 2404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1779 Klappolder, aan gebouw 6 ULC A12, sectie B, nummers 2401, 2402, 2403 en 2404, Bleiswijk.</text:p>
            <text:p text:style-name="common-al">Het plaatsen van gevelreclame (verzonden 04-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1811779 </meta:user-defined>
    <dc:language>nl</dc:language>
    <meta:user-defined meta:name="OVERHEIDop.locatietype/OVERHEIDop.gebiedsmarkering">Weg</meta:user-defined>
    <meta:user-defined meta:name="DC.title">Toestemming voor het plaatsen van gevelreclame aan Klappolder, aan gebouw 6 ULC A12, sectie B, nummers 2401, 2402, 2403 en 2404 te Bleiswijk</meta:user-defined>
    <meta:user-defined meta:name="DCTERMS.W3CDTF/DCTERMS.available">2026-08-12</meta:user-defined>
    <meta:user-defined meta:name="DCTERMS.W3CDTF/OVERHEIDop.jaargang">2026</meta:user-defined>
    <meta:user-defined meta:name="OVERHEIDop.publicationIssue">381959</meta:user-defined>
    <meta:user-defined meta:name="OVERHEIDop.GmbID/DC.identifier">gmb-2026-381959</meta:user-defined>
    <meta:user-defined meta:name="OVERHEIDop.versieInformatie"/>
  </office:meta>
</office:document-meta>
</file>