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aanleggen van een Cv-installatie in een Rijksmonument  op locatie Hoogstraat 91, 2851 BD Haast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6-08-2026 heeft de gemeente een aanvraag omgevingsvergunning ontvangen voor het aanleggen van een Cv-installatie in een Rijksmonument  op locatie Hoogstraat 91, 2851 BD Haastrecht. De aanvraag is geregistreerd onder zaaknummer 19311966660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8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8195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66660</meta:user-defined>
    <dc:language>nl</dc:language>
    <meta:user-defined meta:name="OVERHEIDop.locatietype/OVERHEIDop.gebiedsmarkering">Punt</meta:user-defined>
    <meta:user-defined meta:name="DC.title">Kennisgeving ontvangst aanvraag omgevingsvergunning voor het aanleggen van een Cv-installatie in een Rijksmonument  op locatie Hoogstraat 91, 2851 BD Haastrech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55</meta:user-defined>
    <meta:user-defined meta:name="OVERHEIDop.GmbID/DC.identifier">gmb-2026-381955</meta:user-defined>
    <meta:user-defined meta:name="OVERHEIDop.versieInformatie"/>
  </office:meta>
</office:document-meta>
</file>