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tot 6 november 2026) plaatsen van containers, een keet, een mobiel toilet, buizen en een afvalcontainer op de parkeerplaatsen nabij Groeneweg 15, sectie A nummer 6708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9630  Parkeerplaatsen nabij Groeneweg 15, sectie A nummer 6708, Bergschenhoek. </text:p>
            <text:p text:style-name="common-al">Het tijdelijk (tot 6 november 2026) plaatsen van containers, een keet, een mobiel toilet, buizen en een afvalcontainer (verzonden 03-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9630</meta:user-defined>
    <dc:language>nl</dc:language>
    <meta:user-defined meta:name="OVERHEIDop.locatietype/OVERHEIDop.gebiedsmarkering">Perceel</meta:user-defined>
    <meta:user-defined meta:name="DC.title">Toestemming voor het tijdelijk (tot 6 november 2026) plaatsen van containers, een keet, een mobiel toilet, buizen en een afvalcontainer op de parkeerplaatsen nabij Groeneweg 15, sectie A nummer 6708 te Bergschenhoek</meta:user-defined>
    <meta:user-defined meta:name="DCTERMS.W3CDTF/DCTERMS.available">2026-08-12</meta:user-defined>
    <meta:user-defined meta:name="DCTERMS.W3CDTF/OVERHEIDop.jaargang">2026</meta:user-defined>
    <meta:user-defined meta:name="OVERHEIDop.publicationIssue">381954</meta:user-defined>
    <meta:user-defined meta:name="OVERHEIDop.GmbID/DC.identifier">gmb-2026-381954</meta:user-defined>
    <meta:user-defined meta:name="OVERHEIDop.versieInformatie"/>
  </office:meta>
</office:document-meta>
</file>