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Uitbreiding tweede verdieping aan de achterzijde van de woning op het perceel Cuijkstraat 15, 3826 K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uitbreiden van de tweede verdieping aan de achterzijde van de woning op het perceel Cuijkstraat 15, 3826 KL Amersfoort</text:span>
          </text:p>
            <text:p text:style-name="common-al">De Gemeente Amersfoort heeft op 05-08-2026 een aanvraag voor een omgevingsvergunning ontvangen voor het uitbreiden van de tweede verdieping aan de achterzijde van de woning op het perceel Cuijkstraat 15, 3826 KL Amersfoort, met kenmerk CLZ-00039316<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30-09-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195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9316</meta:user-defined>
    <dc:language>nl</dc:language>
    <meta:user-defined meta:name="OVERHEIDop.locatietype/OVERHEIDop.gebiedsmarkering">Punt</meta:user-defined>
    <meta:user-defined meta:name="DC.title">Ontvangen aanvraag omgevingsvergunning voor het Uitbreiding tweede verdieping aan de achterzijde van de woning op het perceel Cuijkstraat 15, 3826 KL Amersfoort</meta:user-defined>
    <meta:user-defined meta:name="DCTERMS.W3CDTF/DCTERMS.available">2026-08-11</meta:user-defined>
    <meta:user-defined meta:name="DCTERMS.W3CDTF/OVERHEIDop.jaargang">2026</meta:user-defined>
    <meta:user-defined meta:name="OVERHEIDop.publicationIssue">381952</meta:user-defined>
    <meta:user-defined meta:name="OVERHEIDop.GmbID/DC.identifier">gmb-2026-381952</meta:user-defined>
    <meta:user-defined meta:name="OVERHEIDop.versieInformatie"/>
  </office:meta>
</office:document-meta>
</file>