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Herstel)besluit op de beschikking op bezwaar van de weigering omgevingsvergunning voor het realiseren van een dakterras op de schuur, Sonsbeeksingel 67 te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naar aanleiding van het ingediende bezwaar tegen het eerdere besluit (d.d. 7 januari 2026) om de aanvraag voor een omgevingsvergunning te weigeren. Het gaat om de aanvraag voor het realiseren van een dakterras op de schuur van de woning gelegen aan Sonsbeeksingel 67 in Arnhem. Op 16 januari 2026 is gepubliceerd dat de aanvraag om omgevingsvergunning is geweigerd. Naar aanleiding van het bezwaar is besloten de omgevingsvergunning alsnog te verlenen.</text:p>
            <text:p text:style-name="common-al"/>
            <text:p text:style-name="common-al">Het definitieve besluit vindt u hieronder.</text:p>
            <text:p text:style-name="common-al"/>
            <text:p text:style-name="common-al">
            <text:span text:style-name="nadrukvet">Herstelbesluit omgevingsvergunning </text:span>
          </text:p>
            <text:p text:style-name="common-al">Zaakid: ODRA25AB1820</text:p>
            <text:p text:style-name="common-al">Omschrijving: het realiseren van een dakterras op de schuur</text:p>
            <text:p text:style-name="common-al">Adres: Sonsbeeksingel 67 te Arnhem</text:p>
            <text:p text:style-name="common-al">Activiteiten: Bouwactiviteit (omgevingsplan)/Bouwactiviteit (technisch)/</text:p>
            <text:p text:style-name="common-al">Besluit: Verleend (alsnog)</text:p>
            <text:p text:style-name="common-al">Datum ondertekening: 04-08-20226</text:p>
            <text:p text:style-name="common-al">Datum verzending: 04-08-2022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Cluster Intern Advies</text:p>
            <text:p text:style-name="common-al">Secretariaat van de Algemene bezwaarschriftencommissie, Postbus 9029, 6800 EL ARNHEM.</text:p>
            <text:p text:style-name="common-al"/>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
            <text:p text:style-name="common-al">Voor meer informatie over de voorlopige voorziening zie: www.rechtspraak.nl.</text:p>
            <text:p text:style-name="common-al"/>
            <text:p text:style-name="common-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194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echt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rnhem – (Herstel)besluit op de beschikking op bezwaar van de weigering omgevingsvergunning voor het realiseren van een dakterras op de schuur, Sonsbeeksingel 67 te Arnhem</meta:user-defined>
    <meta:user-defined meta:name="DCTERMS.W3CDTF/DCTERMS.available">2026-08-11</meta:user-defined>
    <meta:user-defined meta:name="DCTERMS.W3CDTF/OVERHEIDop.jaargang">2026</meta:user-defined>
    <meta:user-defined meta:name="OVERHEIDop.publicationIssue">381948</meta:user-defined>
    <meta:user-defined meta:name="OVERHEIDop.GmbID/DC.identifier">gmb-2026-381948</meta:user-defined>
    <meta:user-defined meta:name="OVERHEIDop.versieInformatie"/>
  </office:meta>
</office:document-meta>
</file>