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Burg. IJsebaertstraat 3, 4564 AJ Sint Janst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asbesthoudend materiaal inleveren  aan Burg. IJsebaertstraat 3, 4564 AJ Sint Jansteen</text:span>
          </text:p>
            <text:p text:style-name="common-al">
            
          </text:p>
            <text:p text:style-name="common-al">Zaaknummer: 06771073614</text:p>
            <text:p text:style-name="common-al">Acceptatie datum verzonden: 07-08-2026.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19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73614</meta:user-defined>
    <meta:user-defined meta:name="DCTERMS.abstract">Acceptatie sloopmelding voor 06771073614 asbesthoudend materiaal inleveren  aan Burg. IJsebaertstraat 3, 4564 AJ Sint Jansteen</meta:user-defined>
    <dc:language>nl</dc:language>
    <meta:user-defined meta:name="OVERHEIDop.locatietype/OVERHEIDop.gebiedsmarkering">Punt</meta:user-defined>
    <meta:user-defined meta:name="DC.title">Acceptatie sloopmelding, Burg. IJsebaertstraat 3, 4564 AJ Sint Janst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46</meta:user-defined>
    <meta:user-defined meta:name="OVERHEIDop.GmbID/DC.identifier">gmb-2026-381946</meta:user-defined>
    <meta:user-defined meta:name="OVERHEIDop.versieInformatie"/>
  </office:meta>
</office:document-meta>
</file>