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lmoesstraat 7 1032V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legalisatie bijgebouw (berging)</text:p>
            <text:p text:style-name="common-al">Zaakadres: Kalmoesstraat 7 1032VT Amsterdam</text:p>
            <text:p text:style-name="common-al">Datum ontvangst: 14-06-2026</text:p>
            <text:p text:style-name="common-al">Zaaknummer: Z2026-026018</text:p>
            <text:p text:style-name="common-al">DSO-nummer: 202606140013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94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4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26018</meta:user-defined>
    <meta:user-defined meta:name="DCTERMS.abstract">legalisatie bijgebouw (berging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almoesstraat 7 1032VT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44</meta:user-defined>
    <meta:user-defined meta:name="OVERHEIDop.GmbID/DC.identifier">gmb-2026-381944</meta:user-defined>
    <meta:user-defined meta:name="OVERHEIDop.versieInformatie"/>
  </office:meta>
</office:document-meta>
</file>