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sco da Gamastraat 28-2 1057V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de bergruimten naar woonruimte op de 3e verdieping en het toevoegen bij de bestaande woning op de 2e verdieping Vasco da Gamastraat 28-2</text:p>
            <text:p text:style-name="common-al">Zaakadres: Vasco da Gamastraat 28-2 1057VL Amsterdam</text:p>
            <text:p text:style-name="common-al">Datum ontvangst: 02-07-2026</text:p>
            <text:p text:style-name="common-al">Zaaknummer: Z2026-029420</text:p>
            <text:p text:style-name="common-al">DSO-nummer: 202607020072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94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4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4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420</meta:user-defined>
    <meta:user-defined meta:name="DCTERMS.abstract">omzetten van de bergruimten naar woonruimte op de 3e verdieping en het toevoegen bij de bestaande woning op de 2e verdieping Vasco da Gamastraat 28-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sco da Gamastraat 28-2 1057VL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40</meta:user-defined>
    <meta:user-defined meta:name="OVERHEIDop.GmbID/DC.identifier">gmb-2026-381940</meta:user-defined>
    <meta:user-defined meta:name="OVERHEIDop.versieInformatie"/>
  </office:meta>
</office:document-meta>
</file>