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lengen van de vergunning voor de tijdelijke noodopvangvoorziening, Biltsestraatweg 88-92, 3573PS Utrecht, GU-Z2026-00637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754</text:p>
            <text:p text:style-name="common-al">Toelichting: het verlengen van de vergunning voor de tijdelijke noodopvangvoorziening</text:p>
            <text:p text:style-name="common-al">Datum ontvangst aanvraag: 6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92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754</meta:user-defined>
    <meta:user-defined meta:name="DCTERMS.abstract">Toelichting: het verlengen van de vergunning voor de tijdelijke noodopvangvoorzie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verlengen van de vergunning voor de tijdelijke noodopvangvoorziening, Biltsestraatweg 88-92, 3573PS Utrecht, GU-Z2026-0063754</meta:user-defined>
    <meta:user-defined meta:name="OVERHEIDop.datumEindeReactietermijn">2026-10-01</meta:user-defined>
    <meta:user-defined meta:name="OVERHEIDop.terinzageleggingBG">https://jeleefomgeving.nl/inzien/002220647/862b9890-d9c7-4d51-97c3-aa2693096e84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28</meta:user-defined>
    <meta:user-defined meta:name="OVERHEIDop.GmbID/DC.identifier">gmb-2026-381928</meta:user-defined>
    <meta:user-defined meta:name="OVERHEIDop.versieInformatie"/>
  </office:meta>
</office:document-meta>
</file>