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Breestraat 167-2 1071Z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amenvoegen en herindelen van de woningen Van Breestraat 167-2 en 169-2 tot twee woningen op de respectievelijk de tweede en derde verdieping het plaatsen van een lift en het vergroten van het dakterras en gevelwijzigingen voorzijde.  </text:p>
            <text:p text:style-name="common-al">Zaakadres: Van Breestraat 167-2-169-2</text:p>
            <text:p text:style-name="common-al">Datum ontvangst: 04-06-2026</text:p>
            <text:p text:style-name="common-al">Zaaknummer: Z2026-024531</text:p>
            <text:p text:style-name="common-al">DSO-nummer: 202606040176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531</meta:user-defined>
    <meta:user-defined meta:name="DCTERMS.abstract">Van Breestraat 167-169 - Verbouwen woningen o.a. muurdoorbraken en kozij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Breestraat 167-2 1071ZM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25</meta:user-defined>
    <meta:user-defined meta:name="OVERHEIDop.GmbID/DC.identifier">gmb-2026-381925</meta:user-defined>
    <meta:user-defined meta:name="OVERHEIDop.versieInformatie"/>
  </office:meta>
</office:document-meta>
</file>