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herstellen van schade en het verbouwen naar kamersgewijze verhuur, Springweg 10-BS, 3511VP Utrecht, GU-Z2026-00638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17</text:p>
            <text:p text:style-name="common-al">Toelichting: het herstellen van schade en het verbouwen naar kamersgewijze verhuur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817</meta:user-defined>
    <meta:user-defined meta:name="DCTERMS.abstract">Toelichting: het herstellen van schade en het verbouwen naar kamersgewijze verhuur</meta:user-defined>
    <dc:language>nl</dc:language>
    <meta:user-defined meta:name="OVERHEIDop.locatietype/OVERHEIDop.gebiedsmarkering">Vlak</meta:user-defined>
    <meta:user-defined meta:name="DC.title">Aanvraag omgevingsvergunning, het herstellen van schade en het verbouwen naar kamersgewijze verhuur, Springweg 10-BS, 3511VP Utrecht, GU-Z2026-0063817</meta:user-defined>
    <meta:user-defined meta:name="OVERHEIDop.datumEindeReactietermijn">2026-10-02</meta:user-defined>
    <meta:user-defined meta:name="OVERHEIDop.terinzageleggingBG">https://jeleefomgeving.nl/inzien/002220647/396983a2-60d5-4f07-a5e2-e9bf24cf5d0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1</meta:user-defined>
    <meta:user-defined meta:name="OVERHEIDop.GmbID/DC.identifier">gmb-2026-381921</meta:user-defined>
    <meta:user-defined meta:name="OVERHEIDop.versieInformatie"/>
  </office:meta>
</office:document-meta>
</file>