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est t.e.v. 75 jaar bestaan van de watersportvereniging op 29 augustus 2026, Uiterweg 263A, 1431AH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augustus 2026 is een melding incidentele festiviteit ontvangen voor de locatie Uiterweg 263A, 1431AH Aalsmeer. De melding is geregistreerd onder zaaknummer Z2026-00007696. De melding betreft Feest t.e.v. 75 jaar bestaan van de watersportvereniging op 29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info@aalsmeer.nl of via telefoonnummer (020) 540 4911 onder vermelding van het zaaknummer Z2026-0000769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8191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alsmeer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7696</meta:user-defined>
    <meta:user-defined meta:name="DCTERMS.abstract">Betreft: melding op locatie Uiterweg 263A, 1431AH Aalsmeer</meta:user-defined>
    <dc:language>nl</dc:language>
    <meta:user-defined meta:name="OVERHEIDop.locatietype/OVERHEIDop.gebiedsmarkering">Punt</meta:user-defined>
    <meta:user-defined meta:name="DC.title">Melding Feest t.e.v. 75 jaar bestaan van de watersportvereniging op 29 augustus 2026, Uiterweg 263A, 1431AH Aalsmee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919</meta:user-defined>
    <meta:user-defined meta:name="OVERHEIDop.GmbID/DC.identifier">gmb-2026-381919</meta:user-defined>
    <meta:user-defined meta:name="OVERHEIDop.versieInformatie"/>
  </office:meta>
</office:document-meta>
</file>