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160 woningen en utilitaire ruimten, Briljantlaan 11G-15, Utrecht, GU-Z2026-006385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854</text:p>
            <text:p text:style-name="common-al">Toelichting: het bouwen van 160 woningen en utilitaire ruimten</text:p>
            <text:p text:style-name="common-al">Datum ontvangst aanvraag: 7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191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1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1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bouwen</meta:user-defined>
    <meta:user-defined meta:name="OVERHEIDop.referentienummer">Rx.Mission zaak GU-Z2026-0063854</meta:user-defined>
    <meta:user-defined meta:name="DCTERMS.abstract">Toelichting: het bouwen van 160 woningen en utilitaire ruimten</meta:user-defined>
    <dc:language>nl</dc:language>
    <meta:user-defined meta:name="OVERHEIDop.locatietype/OVERHEIDop.gebiedsmarkering">Vlak</meta:user-defined>
    <meta:user-defined meta:name="DC.title">Aanvraag omgevingsvergunning, het bouwen van 160 woningen en utilitaire ruimten, Briljantlaan 11G-15, Utrecht, GU-Z2026-0063854</meta:user-defined>
    <meta:user-defined meta:name="OVERHEIDop.datumEindeReactietermijn">2026-10-02</meta:user-defined>
    <meta:user-defined meta:name="OVERHEIDop.terinzageleggingBG">https://jeleefomgeving.nl/inzien/002220647/f5e5b54e-95ff-4d92-8605-3beb03b53a72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16</meta:user-defined>
    <meta:user-defined meta:name="OVERHEIDop.GmbID/DC.identifier">gmb-2026-381916</meta:user-defined>
    <meta:user-defined meta:name="OVERHEIDop.versieInformatie"/>
  </office:meta>
</office:document-meta>
</file>