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74 woningen aan Millikansingel 5 t/m 39 (oneven), Jane Addamsplantsoen 1 t/m 30, Rooseveltstraat 1 t/m 9 (oneven), Marshallstraat 17 t/m 51 (oneven) en 8 t/m 12 (even) te Bergschenhoek (BOP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BOPA)</text:span>
          </text:p>
            <text:p text:style-name="common-al">Burgemeester en wethouders van de gemeente Lansingerland maken bekend dat zij de volgende vergunning hebben verleend:</text:p>
            <text:p text:style-name="common-al">Soort publicatie: Verleende omgevingsvergunning reguliere procedure (BOPA)</text:p>
            <text:p text:style-name="common-al">1799107 Millikansingel 5 t/m 39 (oneven), Jane Addamsplantsoen 1 t/m 30, Rooseveltstraat 1 t/m 9 (oneven), Marshallstraat 17 t/m 51 (oneven) en 8 t/m 12 (even), Bergschenhoek.</text:p>
            <text:p text:style-name="common-al">Het bouwen van 74 woningen (verzonden 31-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0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0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0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99107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Weg</meta:user-defined>
    <meta:user-defined meta:name="OVERHEIDop.locatietype/OVERHEIDop.gebiedsmarkering">Weg</meta:user-defined>
    <meta:user-defined meta:name="DC.title">Toestemming voor het bouwen van 74 woningen aan Millikansingel 5 t/m 39 (oneven), Jane Addamsplantsoen 1 t/m 30, Rooseveltstraat 1 t/m 9 (oneven), Marshallstraat 17 t/m 51 (oneven) en 8 t/m 12 (even) te Bergschenhoek (BOPA)</meta:user-defined>
    <meta:user-defined meta:name="DCTERMS.W3CDTF/DCTERMS.available">2026-08-12</meta:user-defined>
    <meta:user-defined meta:name="DCTERMS.W3CDTF/OVERHEIDop.jaargang">2026</meta:user-defined>
    <meta:user-defined meta:name="OVERHEIDop.publicationIssue">381901</meta:user-defined>
    <meta:user-defined meta:name="OVERHEIDop.GmbID/DC.identifier">gmb-2026-381901</meta:user-defined>
    <meta:user-defined meta:name="OVERHEIDop.versieInformatie"/>
  </office:meta>
</office:document-meta>
</file>